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4095*"/>
    </style:style>
    <style:style style:name="Table1.B" style:family="table-column">
      <style:table-column-properties style:rel-column-width="4095*"/>
    </style:style>
    <style:style style:name="Table1.C" style:family="table-column">
      <style:table-column-properties style:rel-column-width="4095*"/>
    </style:style>
    <style:style style:name="Table1.D" style:family="table-column">
      <style:table-column-properties style:rel-column-width="4095*"/>
    </style:style>
    <style:style style:name="Table1.E" style:family="table-column">
      <style:table-column-properties style:rel-column-width="4095*"/>
    </style:style>
    <style:style style:name="Table1.F" style:family="table-column">
      <style:table-column-properties style:rel-column-width="4095*"/>
    </style:style>
    <style:style style:name="Table1.G" style:family="table-column">
      <style:table-column-properties style:rel-column-width="4095*"/>
    </style:style>
    <style:style style:name="Table1.H" style:family="table-column">
      <style:table-column-properties style:rel-column-width="4095*"/>
    </style:style>
    <style:style style:name="Table1.I" style:family="table-column">
      <style:table-column-properties style:rel-column-width="4095*"/>
    </style:style>
    <style:style style:name="Table1.J" style:family="table-column">
      <style:table-column-properties style:rel-column-width="4095*"/>
    </style:style>
    <style:style style:name="Table1.K" style:family="table-column">
      <style:table-column-properties style:rel-column-width="4095*"/>
    </style:style>
    <style:style style:name="Table1.L" style:family="table-column">
      <style:table-column-properties style:rel-column-width="4095*"/>
    </style:style>
    <style:style style:name="Table1.M" style:family="table-column">
      <style:table-column-properties style:rel-column-width="4095*"/>
    </style:style>
    <style:style style:name="Table1.N" style:family="table-column">
      <style:table-column-properties style:rel-column-width="4095*"/>
    </style:style>
    <style:style style:name="Table1.O" style:family="table-column">
      <style:table-column-properties style:rel-column-width="4095*"/>
    </style:style>
    <style:style style:name="Table1.P" style:family="table-column">
      <style:table-column-properties style:rel-column-width="4095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4095*"/>
    </style:style>
    <style:style style:name="Table2.B" style:family="table-column">
      <style:table-column-properties style:rel-column-width="4095*"/>
    </style:style>
    <style:style style:name="Table2.C" style:family="table-column">
      <style:table-column-properties style:rel-column-width="4095*"/>
    </style:style>
    <style:style style:name="Table2.D" style:family="table-column">
      <style:table-column-properties style:rel-column-width="4095*"/>
    </style:style>
    <style:style style:name="Table2.E" style:family="table-column">
      <style:table-column-properties style:rel-column-width="4095*"/>
    </style:style>
    <style:style style:name="Table2.F" style:family="table-column">
      <style:table-column-properties style:rel-column-width="4095*"/>
    </style:style>
    <style:style style:name="Table2.G" style:family="table-column">
      <style:table-column-properties style:rel-column-width="4095*"/>
    </style:style>
    <style:style style:name="Table2.H" style:family="table-column">
      <style:table-column-properties style:rel-column-width="4095*"/>
    </style:style>
    <style:style style:name="Table2.I" style:family="table-column">
      <style:table-column-properties style:rel-column-width="4095*"/>
    </style:style>
    <style:style style:name="Table2.J" style:family="table-column">
      <style:table-column-properties style:rel-column-width="4095*"/>
    </style:style>
    <style:style style:name="Table2.K" style:family="table-column">
      <style:table-column-properties style:rel-column-width="4095*"/>
    </style:style>
    <style:style style:name="Table2.L" style:family="table-column">
      <style:table-column-properties style:rel-column-width="4095*"/>
    </style:style>
    <style:style style:name="Table2.M" style:family="table-column">
      <style:table-column-properties style:rel-column-width="4095*"/>
    </style:style>
    <style:style style:name="Table2.N" style:family="table-column">
      <style:table-column-properties style:rel-column-width="4095*"/>
    </style:style>
    <style:style style:name="Table2.O" style:family="table-column">
      <style:table-column-properties style:rel-column-width="4095*"/>
    </style:style>
    <style:style style:name="Table2.P" style:family="table-column">
      <style:table-column-properties style:rel-column-width="4095*"/>
    </style:style>
  </office:automatic-styles>
  <office:body>
    <office:text>
      <text:h text:style-name="Heading_20_3" text:outline-level="3"><text:bookmark-start text:name="сведения-за-2018-год"/>Сведения за 2018 год<text:bookmark-end text:name="сведения-за-2018-год"/></text:h>
      <text:p text:style-name="First_20_paragraph">13.05.2019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column table:style-name="Table1.O"/>
        <table:table-column table:style-name="Table1.P"/>
        <table:table-row>
          <table:table-cell table:style-name="TableRowCell" office:value-type="string" table:number-columns-spanned="16">
            <text:p text:style-name="Table_20_Contents"><text:span text:style-name="T1">Сведения о доходах, расходах,</text:span></text:p>
            <text:p text:style-name="Table_20_Contents"><text:span text:style-name="T1">об имуществе и обязательствах имущественного характера лиц замещающих должности государственной гражданской службы</text:span></text:p>
            <text:p text:style-name="Table_20_Contents"><text:span text:style-name="T1">в управе района Выхино-Жулебино города Москвы, их супругов и несовершеннолетних детей</text:span></text:p>
            <text:p text:style-name="Table_20_Contents"><text:span text:style-name="T1">за период с 1 января 2018 г. по 31 декабря 2018 г.</text:span></text:p>
          </table:table-cell>
        </table:table-row>
        <table:table-row>
          <table:table-cell table:style-name="TableRowCell" office:value-type="string" table:number-rows-spanned="2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Фамилия и инициалы лица, чьи сведения размещаются</text:p>
          </table:table-cell>
          <table:table-cell table:style-name="TableRowCell" office:value-type="string" table:number-columns-spanned="2" table:number-rows-spanned="2">
            <text:p text:style-name="Table_20_Contents">Должность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пользовании</text:p>
          </table:table-cell>
          <table:table-cell table:style-name="TableRowCell" office:value-type="string" table:number-rows-spanned="2">
            <text:p text:style-name="Table_20_Contents">Транспортные средства<text:line-break/>(вид, марка)</text:p>
          </table:table-cell>
          <table:table-cell table:style-name="TableRowCell" office:value-type="string" table:number-columns-spanned="2" table:number-rows-spanned="2">
            <text:p text:style-name="Table_20_Contents">Декларирован-ный годовой доход (руб.)</text:p>
          </table:table-cell>
          <table:table-cell table:style-name="TableRowCell" office:value-type="string" table:number-rows-spanned="2">
            <text:p text:style-name="Table_20_Contents">Сведения об источниках получения средств, за счёт которых совершена сделка (вид приобретён-ного имущества, источники)</text:p>
          </table:table-cell>
        </table:table-row>
        <table:table-row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Вид собственности</text:p>
          </table:table-cell>
          <table:table-cell table:style-name="TableRowCell" office:value-type="string">
            <text:p text:style-name="Table_20_Contents">Площадь (кв. м)</text:p>
          </table:table-cell>
          <table:table-cell table:style-name="TableRowCell" office:value-type="string">
            <text:p text:style-name="Table_20_Contents">Страна распо-ложения</text:p>
          </table:table-cell>
          <table:table-cell table:style-name="TableRowCell" office:value-type="string">
            <text:p text:style-name="Table_20_Contents">Вид объекта</text:p>
          </table:table-cell>
          <table:table-cell table:style-name="TableRowCell" office:value-type="string">
            <text:p text:style-name="Table_20_Contents">Пло-щадь<text:line-break/>(кв.м)</text:p>
          </table:table-cell>
          <table:table-cell table:style-name="TableRowCell" office:value-type="string" table:number-columns-spanned="2">
            <text:p text:style-name="Table_20_Contents">Страна располо-жения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 table:number-columns-spanned="2">
            <text:p text:style-name="Table_20_Contents">САНДУРСКИЙ С.В.</text:p>
          </table:table-cell>
          <table:table-cell table:style-name="TableRowCell" office:value-type="string">
            <text:p text:style-name="Table_20_Contents">глава управы района</text:p>
          </table:table-cell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56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68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        <text:p text:style-name="Table_20_Contents">легковой автомобиль Toyota Land Cruiser</text:p>
          </table:table-cell>
          <table:table-cell table:style-name="TableRowCell" office:value-type="string">
            <text:p text:style-name="Table_20_Contents">2 231 354,3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426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42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0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 под ИЖ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28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0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39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1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арай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6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 1/2 доли</text:p>
          </table:table-cell>
          <table:table-cell table:style-name="TableRowCell" office:value-type="string">
            <text:p text:style-name="Table_20_Contents">4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42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        <text:p text:style-name="Table_20_Contents">5 806,8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несовершен-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42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4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 table:number-columns-spanned="2">
            <text:p text:style-name="Table_20_Contents">АЛИЕВ Р.О.</text:p>
          </table:table-cell>
          <table:table-cell table:style-name="TableRowCell" office:value-type="string">
            <text:p text:style-name="Table_20_Contents">первый заместитель главы управы</text:p>
          </table:table-cell>
          <table:table-cell table:style-name="TableRowCell" office:value-type="string">
            <text:p text:style-name="Table_20_Contents">земельный участок под ИЖС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84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150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        <text:p text:style-name="Table_20_Contents">легковой автомобиль</text:p>
            <text:p text:style-name="Table_20_Contents">Шкода Рапид</text:p>
          </table:table-cell>
          <table:table-cell table:style-name="TableRowCell" office:value-type="string">
            <text:p text:style-name="Table_20_Contents">2 504 543,8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97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легковой автомобиль Ауди А6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7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супруга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77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        <text:p text:style-name="Table_20_Contents">278 047,9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несовершен-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77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 table:number-columns-spanned="2">
            <text:p text:style-name="Table_20_Contents">БУКАНОВ В.В.</text:p>
          </table:table-cell>
          <table:table-cell table:style-name="TableRowCell" office:value-type="string">
            <text:p text:style-name="Table_20_Contents">заместитель главы управ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, 1/2 доли</text:p>
          </table:table-cell>
          <table:table-cell table:style-name="TableRowCell" office:value-type="string">
            <text:p text:style-name="Table_20_Contents">76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легковой автомобиль Toyota Camry</text:p>
          </table:table-cell>
          <table:table-cell table:style-name="TableRowCell" office:value-type="string">
            <text:p text:style-name="Table_20_Contents">3 562 520,5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ИВАНОВА-ДАЛЬ М.М.</text:p>
          </table:table-cell>
          <table:table-cell table:style-name="TableRowCell" office:value-type="string">
            <text:p text:style-name="Table_20_Contents">заместитель главы управ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легковой автомобиль Kia Sportage</text:p>
          </table:table-cell>
          <table:table-cell table:style-name="TableRowCell" office:value-type="string">
            <text:p text:style-name="Table_20_Contents">2 983 939,93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автомобиль грузовой Камаз 54112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земельный участок для садоводст-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60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52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        <text:p text:style-name="Table_20_Contents">1 262 785,1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жилой д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48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 table:number-columns-spanned="2">
            <text:p text:style-name="Table_20_Contents">52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columns-spanned="2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I"/>
        <table:table-column table:style-name="Table2.J"/>
        <table:table-column table:style-name="Table2.K"/>
        <table:table-column table:style-name="Table2.L"/>
        <table:table-column table:style-name="Table2.M"/>
        <table:table-column table:style-name="Table2.N"/>
        <table:table-column table:style-name="Table2.O"/>
        <table:table-column table:style-name="Table2.P"/>
        <table:table-row>
          <table:table-cell table:style-name="TableRowCell" office:value-type="string" table:number-columns-spanned="16">
            <text:p text:style-name="Table_20_Contents"><text:span text:style-name="T1">Сведения о доходах, расходах, об имуществе и обязательствах имущественного характера</text:span></text:p>
            <text:p text:style-name="Table_20_Contents"><text:span text:style-name="T1">сотрудников управы района Выхино-Жулебино города Москвы Юго-Восточного административного округа, их супругов и несовершеннолетних детей,</text:span></text:p>
            <text:p text:style-name="Table_20_Contents"><text:span text:style-name="T1">за период с 1 января 2018 г. по 31 декабря 2018 г.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Фамилия и инициалы лица,</text:span></text:p>
            <text:p text:style-name="Table_20_Contents"><text:span text:style-name="T1">чьи сведения размещаются</text:span></text:p>
          </table:table-cell>
          <table:table-cell table:style-name="TableRowCell" office:value-type="string" table:number-rows-spanned="2">
            <text:p text:style-name="Table_20_Contents"><text:span text:style-name="T1">Должность</text:span></text:p>
          </table:table-cell>
          <table:table-cell table:style-name="TableRowCell" office:value-type="string" table:number-columns-spanned="4">
            <text:p text:style-name="Table_20_Contents"><text:span text:style-name="T1">Объекты недвижимости,</text:span></text:p>
            <text:p text:style-name="Table_20_Contents"><text:span text:style-name="T1">находящиеся в собственности</text:span></text:p>
          </table:table-cell>
          <table:table-cell table:style-name="TableRowCell" office:value-type="string" table:number-columns-spanned="3">
            <text:p text:style-name="Table_20_Contents"><text:span text:style-name="T1">Объекты недвижимости,</text:span></text:p>
            <text:p text:style-name="Table_20_Contents"><text:span text:style-name="T1">находящиеся в пользовании</text:span></text:p>
          </table:table-cell>
          <table:table-cell table:style-name="TableRowCell" office:value-type="string" table:number-rows-spanned="2">
            <text:p text:style-name="Table_20_Contents"><text:span text:style-name="T1">Транспортные средства</text:span></text:p>
            <text:p text:style-name="Table_20_Contents"><text:span text:style-name="T1">(вид, марка)</text:span></text:p>
          </table:table-cell>
          <table:table-cell table:style-name="TableRowCell" office:value-type="string" table:number-rows-spanned="2">
            <text:p text:style-name="Table_20_Contents"><text:span text:style-name="T1">Декларированный годовой доход (руб.)</text:span></text:p>
          </table:table-cell>
          <table:table-cell table:style-name="TableRowCell" office:value-type="string" table:number-rows-spanned="2">
            <text:p text:style-name="Table_20_Contents"><text:span text:style-name="T1">Сведения об источниках получения средств, за счёт которых совершена сделка (вид приобретённого имущества, источники)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вид объекта</text:span></text:p>
          </table:table-cell>
          <table:table-cell table:style-name="TableRowCell" office:value-type="string">
            <text:p text:style-name="Table_20_Contents"><text:span text:style-name="T1">вид собственности</text:span></text:p>
          </table:table-cell>
          <table:table-cell table:style-name="TableRowCell" office:value-type="string">
            <text:p text:style-name="Table_20_Contents"><text:span text:style-name="T1">площадь (кв.м)</text:span></text:p>
          </table:table-cell>
          <table:table-cell table:style-name="TableRowCell" office:value-type="string">
            <text:p text:style-name="Table_20_Contents"><text:span text:style-name="T1">страна расположения</text:span></text:p>
          </table:table-cell>
          <table:table-cell table:style-name="TableRowCell" office:value-type="string">
            <text:p text:style-name="Table_20_Contents"><text:span text:style-name="T1">вид объекта</text:span></text:p>
          </table:table-cell>
          <table:table-cell table:style-name="TableRowCell" office:value-type="string">
            <text:p text:style-name="Table_20_Contents"><text:span text:style-name="T1">площадь (кв.м)</text:span></text:p>
          </table:table-cell>
          <table:table-cell table:style-name="TableRowCell" office:value-type="string">
            <text:p text:style-name="Table_20_Contents"><text:span text:style-name="T1">страна расположения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1</text:p>
          </table:table-cell>
          <table:table-cell table:style-name="TableRowCell" office:value-type="string" table:number-rows-spanned="2">
            <text:p text:style-name="Table_20_Contents">Нистарова</text:p>
            <text:p text:style-name="Table_20_Contents">Екатерина</text:p>
            <text:p text:style-name="Table_20_Contents">Павловна</text:p>
          </table:table-cell>
          <table:table-cell table:style-name="TableRowCell" office:value-type="string" table:number-rows-spanned="2">
            <text:p text:style-name="Table_20_Contents">начальник Отдела по вопросам строительства, имущественно-земельных</text:p>
            <text:p text:style-name="Table_20_Contents">отношений и транспорта</text:p>
      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-альная</text:p>
          </table:table-cell>
          <table:table-cell table:style-name="TableRowCell" office:value-type="string">
            <text:p text:style-name="Table_20_Contents">120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        <text:p text:style-name="Table_20_Contents">автомобиль легковой</text:p>
            <text:p text:style-name="Table_20_Contents">Mitsubishi Outlander</text:p>
          </table:table-cell>
          <table:table-cell table:style-name="TableRowCell" office:value-type="string" table:number-rows-spanned="2">
            <text:p text:style-name="Table_20_Contents">2 075 837,11</text:p>
          </table:table-cell>
          <table:table-cell table:style-name="TableRowCell" office:value-type="string" table:number-row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-альная</text:p>
          </table:table-cell>
          <table:table-cell table:style-name="TableRowCell" office:value-type="string">
            <text:p text:style-name="Table_20_Contents">74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4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591 107,88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Горчагова</text:p>
            <text:p text:style-name="Table_20_Contents">Ирина</text:p>
            <text:p text:style-name="Table_20_Contents">Ивановна</text:p>
          </table:table-cell>
          <table:table-cell table:style-name="TableRowCell" office:value-type="string">
            <text:p text:style-name="Table_20_Contents">начальник отдела бухгалтерского учета, организации и проведения конкурсов и аукционов -главный бухгалтер управы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-альная</text:p>
          </table:table-cell>
          <table:table-cell table:style-name="TableRowCell" office:value-type="string">
            <text:p text:style-name="Table_20_Contents">56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легковой</text:p>
            <text:p text:style-name="Table_20_Contents">Kia Rio</text:p>
          </table:table-cell>
          <table:table-cell table:style-name="TableRowCell" office:value-type="string">
            <text:p text:style-name="Table_20_Contents">2 351 280,91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9">
            <text:p text:style-name="Table_20_Contents">3</text:p>
          </table:table-cell>
          <table:table-cell table:style-name="TableRowCell" office:value-type="string" table:number-rows-spanned="3">
            <text:p text:style-name="Table_20_Contents">Манжула</text:p>
            <text:p text:style-name="Table_20_Contents">Наталия</text:p>
            <text:p text:style-name="Table_20_Contents">Сергеевна</text:p>
          </table:table-cell>
          <table:table-cell table:style-name="TableRowCell" office:value-type="string" table:number-rows-spanned="3">
            <text:p text:style-name="Table_20_Contents">начальник отдела по вопросам жилищно-коммунального хозяйства и благоустройства</text:p>
          </table:table-cell>
          <table:table-cell table:style-name="TableRowCell" office:value-type="string">
            <text:p text:style-name="Table_20_Contents">земельный участок под застройку жилыми и нежилыми строениями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00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 706 029,62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</text:p>
            <text:p text:style-name="Table_20_Contents">совместная</text:p>
          </table:table-cell>
          <table:table-cell table:style-name="TableRowCell" office:value-type="string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</text:p>
            <text:p text:style-name="Table_20_Contents">совместная</text:p>
          </table:table-cell>
          <table:table-cell table:style-name="TableRowCell" office:value-type="string">
            <text:p text:style-name="Table_20_Contents">95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супруг</text:p>
      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совместная</text:p>
          </table:table-cell>
          <table:table-cell table:style-name="TableRowCell" office:value-type="string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 074 810,9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</text:p>
            <text:p text:style-name="Table_20_Contents">совместная</text:p>
          </table:table-cell>
          <table:table-cell table:style-name="TableRowCell" office:value-type="string">
            <text:p text:style-name="Table_20_Contents">95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 table:number-rows-spanned="2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5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Table_20_Contents">4</text:p>
          </table:table-cell>
          <table:table-cell table:style-name="TableRowCell" office:value-type="string" table:number-rows-spanned="2">
            <text:p text:style-name="Table_20_Contents">Ломакина</text:p>
            <text:p text:style-name="Table_20_Contents">Татьяна</text:p>
            <text:p text:style-name="Table_20_Contents">Борисовна</text:p>
          </table:table-cell>
          <table:table-cell table:style-name="TableRowCell" office:value-type="string" table:number-rows-spanned="2">
            <text:p text:style-name="Table_20_Contents">начальник отдела по вопросам торговли и услуг</text:p>
          </table:table-cell>
          <table:table-cell table:style-name="TableRowCell" office:value-type="string">
            <text:p text:style-name="Table_20_Contents">земельный участок для ведения личного подсобного хозяй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1791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 253 468,49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жилой дом со служебными строениями и сооружениями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7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супруг</text:p>
          </table:table-cell>
          <table:table-cell table:style-name="TableRowCell" office:value-type="string" table:number-rows-spanned="3">
    </table:table-cell>
          <table:table-cell table:style-name="TableRowCell" office:value-type="string">
            <text:p text:style-name="Table_20_Contents">земельный участок для гаражного строитель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24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втомобиль легковой Hyndai Santa FE</text:p>
          </table:table-cell>
          <table:table-cell table:style-name="TableRowCell" office:value-type="string">
            <text:p text:style-name="Table_20_Contents">464 387,52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аражный бокс с подвалом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37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5">
            <text:p text:style-name="Table_20_Contents">5</text:p>
          </table:table-cell>
          <table:table-cell table:style-name="TableRowCell" office:value-type="string" table:number-rows-spanned="2">
            <text:p text:style-name="Table_20_Contents">Блоцкая</text:p>
            <text:p text:style-name="Table_20_Contents">Наталия</text:p>
            <text:p text:style-name="Table_20_Contents">Николаевна</text:p>
          </table:table-cell>
          <table:table-cell table:style-name="TableRowCell" office:value-type="string" table:number-rows-spanned="2">
            <text:p text:style-name="Table_20_Contents">начальник отдела по взаимодействию с населением</text:p>
          </table:table-cell>
          <table:table-cell table:style-name="TableRowCell" office:value-type="string">
            <text:p text:style-name="Table_20_Contents">земельный участок для садоводств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0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 642 758,01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8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</text:p>
            <text:p text:style-name="Table_20_Contents">долевая, 1/3 доли</text:p>
          </table:table-cell>
          <table:table-cell table:style-name="TableRowCell" office:value-type="string">
            <text:p text:style-name="Table_20_Contents">74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автомобиль легковой Chevrolet</text:p>
            <text:p text:style-name="Table_20_Contents">Orlando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есовершеннолетний ребено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1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Бусов</text:p>
            <text:p text:style-name="Table_20_Contents">Василий</text:p>
            <text:p text:style-name="Table_20_Contents">Владимирович</text:p>
          </table:table-cell>
          <table:table-cell table:style-name="TableRowCell" office:value-type="string">
            <text:p text:style-name="Table_20_Contents">начальник организационного отдел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уальная</text:p>
          </table:table-cell>
          <table:table-cell table:style-name="TableRowCell" office:value-type="string">
            <text:p text:style-name="Table_20_Contents">76,4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 940 507,73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yhino-zhulebino.mos.ru/anti-corruption/information-on-income-expenses-about-property-and-obligations-of-property-character/detail/8078319.html" office:name=""><text:span text:style-name="Definition">http://vyhino-zhulebino.mos.ru/anti-corruption/information-on-income-expenses-about-property-and-obligations-of-property-character/detail/8078319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24:53Z</meta:creation-date>
    <dc:date>2023-05-19T06:24:53Z</dc:date>
  </office:meta>
</office:document-meta>
</file>