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лицейские-задержали-вора-иностранного-паспорта-с-хвалынского-бульвара"/>Полицейские задержали вора иностранного паспорта с Хвалынского бульвара<text:bookmark-end text:name="полицейские-задержали-вора-иностранного-паспорта-с-хвалынского-бульвара"/></text:h>
      <text:p text:style-name="First_20_paragraph">30.06.2021</text:p>
      <text:p text:style-name="Text_20_body"><text:line-break/>В отдел полиции в Выхине-Жулебине обратился иностранец. Он рассказал, что у него пропал паспорт — последний раз он видел его в квартире на Хвалынском бульваре. Полицейские приступили к расследованию данного случая и выяснили, что в то время в квартире находился и знакомый заявителя, который мог пролить свет на подозрительное исчезновение документа.<text:line-break/><text:line-break/>Вскоре полицейские задержали 30-летнего приезжего — выяснилось, что именно он и украл паспорт иностранца. По сообщению пресс-службы УВД по ЮВАО, возбуждено уголовное дело по статье «Похищение или повреждение документов». В отношении подозреваемого избрана мера пресечения в виде подписки о невыезде и надлежащем поведении.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vyhino-zhulebino.mos.ru/presscenter/news/detail/10070697.html" office:name=""><text:span text:style-name="Definition">http://vyhino-zhulebino.mos.ru/presscenter/news/detail/10070697.html</text:span></text:a></text:p>
      <text:p text:style-name="Text_20_body"><text:a xlink:type="simple" xlink:href="http://vyhino-zhulebino.mos.ru" office:name=""><text:span text:style-name="Definition">Управа района Выхино-Жулеб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01T04:45:40Z</meta:creation-date>
    <dc:date>2024-01-01T04:45:40Z</dc:date>
  </office:meta>
</office:document-meta>
</file>