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лиция-задержала-наркокурьершу-на-хвалынском-бульваре"/>Полиция задержала наркокурьершу на Хвалынском бульваре<text:bookmark-end text:name="полиция-задержала-наркокурьершу-на-хвалынском-бульваре"/></text:h>
      <text:p text:style-name="First_20_paragraph">25.02.2022</text:p>
      <text:p text:style-name="Text_20_body"><text:span text:style-name="T1">Сотрудники уголовного розыска при проведении оперативно-розыскных мероприятий на Хвалынском бульваре задержали 40-летнюю местную жительницу, у которой в ходе досмотра обнаружили и изъяли из сумки, спрятанной под джинсами, 10 полиэтиленовых свертков с порошкообразным веществом внутри. Об этом сообщает пресс-служба УВД по ЮВАО.</text:span></text:p>
      <text:p text:style-name="Text_20_body">«Исследование показало, что в изъятых 6 свертках массой 1,08 гр. находится — метилэфедрон, в одном свертке — героин массой 0,69 гр, три свертка направлены на экспертизу», — уточнили в пресс-службе.</text:p>
      <text:p text:style-name="Text_20_body">Возбуждено уголовное дело по статье 228 УК РФ «Незаконные приобретение, хранение, перевозка, изготовление, переработка наркотических средств».</text:p>
      <text:p text:style-name="Text_20_body">В отношении подозреваемой избрана мера пресечения в виде подписки о невыезде и надлежащем поведении.</text:p>
      <text:p text:style-name="Text_20_body"><text:line-break/></text:p>
      <text:p text:style-name="Text_20_body">Адрес страницы: <text:a xlink:type="simple" xlink:href="http://vyhino-zhulebino.mos.ru/presscenter/news/detail/10647630.html" office:name=""><text:span text:style-name="Definition">http://vyhino-zhulebino.mos.ru/presscenter/news/detail/10647630.html</text:span></text:a></text:p>
      <text:p text:style-name="Text_20_body"><text:a xlink:type="simple" xlink:href="http://vyhino-zhulebino.mos.ru" office:name=""><text:span text:style-name="Definition">Управа района Выхино-Жулеб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1-23T11:43:38Z</meta:creation-date>
    <dc:date>2023-11-23T11:43:38Z</dc:date>
  </office:meta>
</office:document-meta>
</file>