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вещение-о-проведении-кадастровых-работ-по-постановке-на-государственный-кадастровый-учет-земельного-участка-под-многоквартирным-жилым-домом"/>ИЗВЕЩЕНИЕ о проведении кадастровых работ по постановке на государственный кадастровый учет земельного участка под многоквартирным жилым домом<text:bookmark-end text:name="извещение-о-проведении-кадастровых-работ-по-постановке-на-государственный-кадастровый-учет-земельного-участка-под-многоквартирным-жилым-домом"/></text:h>
      <text:p text:style-name="First_20_paragraph">24.09.2024</text:p>
      <text:p text:style-name="Text_20_body">В соответствии с Федеральным законом от 29.12.2004 № 189-ФЗ «О введении в действие Жилищного кодекса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учет земельного участка под многоквартирным жилым домом по адресу: <text:span text:style-name="T1">г. Москва, Привольная ул., д. 56</text:span> в соответствии с распоряжением Департамента городского имущества города Москвы от 01.12.2014 № 19272 (на плане межевания участок № 1) площадью 1,121 га за счет средств бюджета города Москвы.</text:p>
      <text:p text:style-name="Text_20_body">Кадастровые работы будут проводиться с 21.10.2024. Срок проведения работ – 77 рабочих дней.</text:p>
      <text:p text:style-name="Text_20_body">В случае принятия органом регистрации прав решения о приостановлении осуществления государственного кадастрового учета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/text:p>
      <text:p text:style-name="Text_20_body"><text:line-break/></text:p>
      <text:p text:style-name="Text_20_body">Адрес страницы: <text:a xlink:type="simple" xlink:href="http://vyhino-zhulebino.mos.ru/presscenter/news/detail/12581216.html" office:name=""><text:span text:style-name="Definition">http://vyhino-zhulebino.mos.ru/presscenter/news/detail/12581216.html</text:span></text:a></text:p>
      <text:p text:style-name="Text_20_body"><text:a xlink:type="simple" xlink:href="http://vyhino-zhulebino.mos.ru" office:name=""><text:span text:style-name="Definition">Управа района Выхино-Жулеб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5T04:51:43Z</meta:creation-date>
    <dc:date>2024-10-25T04:51:43Z</dc:date>
  </office:meta>
</office:document-meta>
</file>