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зыкальный-фестиваль-лиловый-дрозд-стартует-в-выхине-жулебине-в-четверг"/>Музыкальный фестиваль «Лиловый дрозд» стартует в Выхине-Жулебине в четверг<text:bookmark-end text:name="музыкальный-фестиваль-лиловый-дрозд-стартует-в-выхине-жулебине-в-четверг"/></text:h>
      <text:p text:style-name="First_20_paragraph">22.03.2016</text:p>
      <text:p text:style-name="Text_20_body"><text:line-break/><text:span text:style-name="T1">Открытый фестиваль современной музыки «Лиловый дрозд» пройдет в Детской школе искусств №14 (ул. Пронская, д.7.) района Выхино-Жулебино</text:span></text:p>
      <text:p text:style-name="Text_20_body">В этом году фестиваль посвящен столетию со дня рождения советского композитора Георгия Фрида, а так же 75-летию Победы в Битве под Москвой.</text:p>
      <text:p text:style-name="Text_20_body">- «Лиловый дрозд» - название романа Фрида, его последней и главной книги. Это образ вещей птицы, символ птицы счастья. Именно так мы решили назвать наш фестиваль, - рассказала директор ДШИ №14 Елена Орлова.</text:p>
      <text:p text:style-name="Text_20_body">Участниками фестиваля станут юные таланты в трех возрастных группах от семи до шестнадцати лет. Музыканты продемонстрируют свои умения во владении фортепиано и органа. Каждый коллектив или участник должен исполнить одно произведение современного композитора второй половины 20 – начала 21 века, а так же выбрать одну композицию современника Великой Отечественной войны.</text:p>
      <text:p text:style-name="Text_20_body">Более ста музыкантов ждут начала фестиваля, который пройдет в один тур 24 марта в помещении школы по адресу: ул. Пронская, д.7.</text:p>
      <text:p text:style-name="Text_20_body"><text:line-break/></text:p>
      <text:p text:style-name="Text_20_body">Адрес страницы: <text:a xlink:type="simple" xlink:href="http://vyhino-zhulebino.mos.ru/presscenter/news/detail/2633823.html" office:name=""><text:span text:style-name="Definition">http://vyhino-zhulebino.mos.ru/presscenter/news/detail/2633823.html</text:span></text:a></text:p>
      <text:p text:style-name="Text_20_body"><text:a xlink:type="simple" xlink:href="http://vyhino-zhulebino.mos.ru" office:name=""><text:span text:style-name="Definition">Управа района Выхино-Жулеб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8T18:24:44Z</meta:creation-date>
    <dc:date>2023-07-18T18:24:44Z</dc:date>
  </office:meta>
</office:document-meta>
</file>