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лиловый-дрозд-завершился-в-детской-школе-искусств-14"/>Фестиваль «Лиловый дрозд» завершился в Детской школе искусств №14<text:bookmark-end text:name="фестиваль-лиловый-дрозд-завершился-в-детской-школе-искусств-14"/></text:h>
      <text:p text:style-name="First_20_paragraph">07.04.2016</text:p>
      <text:p text:style-name="Text_20_body"><text:span text:style-name="T1">В Детской школе искусств № 14 на Пронской улице прошел I Открытый фестиваль современной музыки «Лиловый дрозд», посвященный 100-летию со дня рождения Григория Самуиловича Фрида и 75-летию Победы в Битве под Москвой.</text:span></text:p>
      <text:p text:style-name="Text_20_body">Вот уже несколько лет педагогический коллектив борется за присвоение школе его имени. Само название фестиваля «Лиловый дрозд» - полностью совпадает с названием последней книги Григория Фрида. В ней композитор рассказывает о своей жизни, которая прошла под крылом этой птицы счастья и удачи.</text:p>
      <text:p text:style-name="Text_20_body">В программе Фестиваля прозвучала музыка второй половины XX начала XXI века. Обязательном было исполнение одного произведения советского композитора, современника Великой Отечественной войны.</text:p>
      <text:p text:style-name="Text_20_body">Фестивальные прослушивания проводились в пяти номинациях: «Фортепиано. Соло» и «Фортепиано. Ансамбль", «Инструментальный ансамбль», «Вокальный ансамбль» и «Орган». Среди членов жюри - профессора и доценты ведущих музыкальных вузов Москвы, а также ведущие преподаватели музыкальных школ России.</text:p>
      <text:p text:style-name="Text_20_body">В конкурсных прослушиваниях, которые проходили в Детской школе искусств №14 приняли участие 180 детей от 6,5 до 17 лет из Москвы и Московской области, Курска и Чебоксар. Всего для участия в фестивальных прослушиваниях было подано 100 заявок из 34 образовательных учреждения РФ.</text:p>
      <text:p text:style-name="Text_20_body">Заключительный концерт Фестиваля состоялся в Концертном зале «На Кисловке». Кроме лауреатов фестиваля «Лиловый дрозд» в Гала-концерте приняли участие Заслуженный деятель искусств, профессор РАМ им. Гнесиных и МГИМ им. А.Г.Шнитке Вера Борисовна Носина и доцент МГК им. П.И. Чайковского, лауреат международных конкурсов Дмитрий Александрович Каприн. С приветственным словом Фестивалю выступила Софья Эфраимовна Черняк, музыковед, член Московского молодежного музыкального клуба в Доме композиторов, которым на протяжении 40 лет руководил Г.С.Фрид.</text:p>
      <text:p text:style-name="Text_20_body">Фестиваль был организован Государственным бюджетным учреждением дополнительного образования города Москвы «Детской школой искусств № 14» при поддержке Департамента культуры города Москвы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yhino-zhulebino.mos.ru/presscenter/news/detail/2723688.html" office:name=""><text:span text:style-name="Definition">http://vyhino-zhulebino.mos.ru/presscenter/news/detail/2723688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4:27:44Z</meta:creation-date>
    <dc:date>2023-07-02T14:27:44Z</dc:date>
  </office:meta>
</office:document-meta>
</file>